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Jan Steenlaan 38 Het vergroten van dakkapel en vervangen kozijnen aan Jan Steenlaan 38, 4907 RJ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Jan Steenlaan 38, 4907 RJ Oosterhout,</text:span> Jan Steenlaan 38 Het vergroten van dakkapel en vervangen kozijnen (1103552 ontvangen 19-08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3552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722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3552</meta:user-defined>
    <dc:language>nl</dc:language>
    <meta:user-defined meta:name="OVERHEIDop.locatietype/OVERHEIDop.gebiedsmarkering">Punt</meta:user-defined>
    <meta:user-defined meta:name="DC.title">Aanvraag vergunning voor Jan Steenlaan 38 Het vergroten van dakkapel en vervangen kozijnen aan Jan Steenlaan 38, 4907 RJ Oosterhout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7223</meta:user-defined>
    <meta:user-defined meta:name="OVERHEIDop.GmbID/DC.identifier">gmb-2026-397223</meta:user-defined>
    <meta:user-defined meta:name="OVERHEIDop.versieInformatie"/>
  </office:meta>
</office:document-meta>
</file>