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, het plaatsen van zonneschermen en reclame, Markt 57 2611GS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rkt 57 2611GS Delft |het plaatsen van zonneschermen en reclame, , 20-08-2026</text:p>
            <text:p text:style-name="last-al">De aanvrager heeft de aanvraag voor een omgevingsvergunning ingetrokken. Tegen het intrekken van een aanvraag kan geen bezwaarschrift worden ingedi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9722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2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2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735</meta:user-defined>
    <meta:user-defined meta:name="DCTERMS.abstract">zonneschermen (markiezen) en reclame op het raa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Ingetrokken aanvraag omgevingsvergunning, het plaatsen van zonneschermen en reclame, Markt 57 2611GS Delf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20</meta:user-defined>
    <meta:user-defined meta:name="OVERHEIDop.GmbID/DC.identifier">gmb-2026-397220</meta:user-defined>
    <meta:user-defined meta:name="OVERHEIDop.versieInformatie"/>
  </office:meta>
</office:document-meta>
</file>