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stuccen van de gevel aan Kerkstraat 32 b, 4286 BB Alm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stuccen van de gevel aan Kerkstraat 32 b, 4286 BB Almkerk (1959159272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9-08-2026. De gemeente neemt daarover waarschijnlijk voor 14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9721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1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1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59272</meta:user-defined>
    <meta:user-defined meta:name="DCTERMS.abstract">het stuccen van de gevel</meta:user-defined>
    <dc:language>nl</dc:language>
    <meta:user-defined meta:name="OVERHEIDop.locatietype/OVERHEIDop.gebiedsmarkering">Punt</meta:user-defined>
    <meta:user-defined meta:name="DC.title">Gemeente Altena - Aanvraag vergunning voor het stuccen van de gevel aan Kerkstraat 32 b, 4286 BB Almker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19</meta:user-defined>
    <meta:user-defined meta:name="OVERHEIDop.GmbID/DC.identifier">gmb-2026-397219</meta:user-defined>
    <meta:user-defined meta:name="OVERHEIDop.versieInformatie"/>
  </office:meta>
</office:document-meta>
</file>