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Oosterlaan 5, 3971AG Driebergen-Rijsenburg, kappen van een berk (RX2026-00002057, 18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Oosterlaan 5, 3971AG Driebergen-Rijsenburg, kappen van een berk (RX2026-00002057, 18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721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1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1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RX2026-00002057</meta:user-defined>
    <meta:user-defined meta:name="DCTERMS.abstract">Oosterlaan 5, 3971AG Driebergen-Rijsenburg, kappen van een berk (RX2026-00002057, 18 augustus 2026)</meta:user-defined>
    <dc:language>nl</dc:language>
    <meta:user-defined meta:name="OVERHEIDop.locatietype/OVERHEIDop.gebiedsmarkering">Punt</meta:user-defined>
    <meta:user-defined meta:name="DC.title">Gemeente Utrechtse Heuvelrug, ingediende aanvraag omgevingsvergunning - Oosterlaan 5, 3971AG Driebergen-Rijsenburg, kappen van een berk (RX2026-00002057, 18 augustus 2026)</meta:user-defined>
    <meta:user-defined meta:name="DCTERMS.W3CDTF/DCTERMS.available">2026-08-24</meta:user-defined>
    <meta:user-defined meta:name="DCTERMS.W3CDTF/OVERHEIDop.jaargang">2026</meta:user-defined>
    <meta:user-defined meta:name="OVERHEIDop.publicationIssue">397215</meta:user-defined>
    <meta:user-defined meta:name="OVERHEIDop.GmbID/DC.identifier">gmb-2026-397215</meta:user-defined>
    <meta:user-defined meta:name="OVERHEIDop.versieInformatie"/>
  </office:meta>
</office:document-meta>
</file>