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omgevingsvergunning - het kappen van 10 bomen t.b.v. hoogspanningstracé Tennet, omg. Bornerbroeksestraat</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ntvangen voor een omgevingsvergunning voor het kappen van 10 bomen op locatie omg. Bornerbroeksestraat t.b.v.  hoogspanningstracé Tennet. De aanvraag is geregistreerd onder zaaknummer Z2026-00000391.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72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391</meta:user-defined>
    <meta:user-defined meta:name="DCTERMS.abstract">Betreft: Aanvraag op locatie Ingetekende geometrie</meta:user-defined>
    <dc:language>nl</dc:language>
    <meta:user-defined meta:name="OVERHEIDop.locatietype/OVERHEIDop.gebiedsmarkering">Vlak</meta:user-defined>
    <meta:user-defined meta:name="DC.title">Aanvraag voor een omgevingsvergunning - het kappen van 10 bomen t.b.v. hoogspanningstracé Tennet, omg. Bornerbroeksestraat</meta:user-defined>
    <meta:user-defined meta:name="DCTERMS.W3CDTF/DCTERMS.available">2026-08-26</meta:user-defined>
    <meta:user-defined meta:name="DCTERMS.W3CDTF/OVERHEIDop.jaargang">2026</meta:user-defined>
    <meta:user-defined meta:name="OVERHEIDop.publicationIssue">397214</meta:user-defined>
    <meta:user-defined meta:name="OVERHEIDop.GmbID/DC.identifier">gmb-2026-397214</meta:user-defined>
    <meta:user-defined meta:name="OVERHEIDop.versieInformatie"/>
  </office:meta>
</office:document-meta>
</file>