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afwijken van regels in het omgevingsplan tbv plaatsen van een zij-uitbouw aan de zijgevel van de woning, Pauwenveld 58 2727D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20-08-2026 een besluit verzonden op de aanvraag met zaaknummer 2026-067792 voor het afwijken van regels in het omgevingsplan tbv plaatsen van een zij-uitbouw aan de zijgevel van de woning op locatie Pauwenveld 58 2727D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721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067792</meta:user-defined>
    <meta:user-defined meta:name="DCTERMS.abstract">het afwijken van regels in het omgevingsplan tbv plaatsen van een zij-uitbouw aan de zijgevel van de woning</meta:user-defined>
    <dc:language>nl</dc:language>
    <meta:user-defined meta:name="DC.title">Kennisgeving besluit Omgevingsvergunning voor het afwijken van regels in het omgevingsplan tbv plaatsen van een zij-uitbouw aan de zijgevel van de woning, Pauwenveld 58 2727DE Zoetermeer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675</meta:user-defined>
    <meta:user-defined meta:name="OVERHEIDop.publicationIssue">397210</meta:user-defined>
    <meta:user-defined meta:name="OVERHEIDop.GmbID/DC.identifier">gmb-2026-397210</meta:user-defined>
    <meta:user-defined meta:name="OVERHEIDop.versieInformatie"/>
  </office:meta>
</office:document-meta>
</file>