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stucwerk in de gevel voor houten geveldelen, Tankenberg 2, 3524LA Utrecht, GU-Z2026-00646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70</text:p>
            <text:p text:style-name="common-al">Toelichting: het vervangen van het stucwerk in de gevel voor houten geveldelen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2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670</meta:user-defined>
    <meta:user-defined meta:name="DCTERMS.abstract">Toelichting: het vervangen van het stucwerk in de gevel voor houten geveldelen</meta:user-defined>
    <dc:language>nl</dc:language>
    <meta:user-defined meta:name="OVERHEIDop.locatietype/OVERHEIDop.gebiedsmarkering">Vlak</meta:user-defined>
    <meta:user-defined meta:name="DC.title">Aanvraag omgevingsvergunning, het vervangen van het stucwerk in de gevel voor houten geveldelen, Tankenberg 2, 3524LA Utrecht, GU-Z2026-0064670</meta:user-defined>
    <meta:user-defined meta:name="OVERHEIDop.datumEindeReactietermijn">2026-10-13</meta:user-defined>
    <meta:user-defined meta:name="OVERHEIDop.terinzageleggingBG">https://jeleefomgeving.nl/inzien/002220647/762a7699-fb34-4adc-90b1-66528bc2b47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07</meta:user-defined>
    <meta:user-defined meta:name="OVERHEIDop.GmbID/DC.identifier">gmb-2026-397207</meta:user-defined>
    <meta:user-defined meta:name="OVERHEIDop.versieInformatie"/>
  </office:meta>
</office:document-meta>
</file>