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wijzigen van reclame-uitingen aan Lange Brugstraat 35 4811WP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14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4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2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40</meta:user-defined>
    <meta:user-defined meta:name="DCTERMS.abstract">wijzigen van reclame-uiting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wijzigen van reclame-uitingen aan Lange Brugstraat 35 4811WP Breda</meta:user-defined>
    <meta:user-defined meta:name="DCTERMS.W3CDTF/DCTERMS.available">2026-08-24</meta:user-defined>
    <meta:user-defined meta:name="DCTERMS.W3CDTF/OVERHEIDop.jaargang">2026</meta:user-defined>
    <meta:user-defined meta:name="OVERHEIDop.publicationIssue">397200</meta:user-defined>
    <meta:user-defined meta:name="OVERHEIDop.GmbID/DC.identifier">gmb-2026-397200</meta:user-defined>
    <meta:user-defined meta:name="OVERHEIDop.versieInformatie"/>
  </office:meta>
</office:document-meta>
</file>