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voor het plaatsen van een batterij voor zonne-energie opslag, Schoolstraat 58, 1719AW Aarts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de volgende aanvraag voor een omgevingsvergunning vergunningsvrij is.</text:p>
            <text:p text:style-name="common-al"/>
            <text:p text:style-name="common-al">Schoolstraat 58, 1719AW Aartswoud</text:p>
            <text:p text:style-name="common-al">Het plaatsen van een batterij voor zonne-energie opslag.</text:p>
            <text:p text:style-name="common-al"/>
            <text:p text:style-name="common-al">
            <text:span text:style-name="nadrukvet">Bezwaar maken kan via een brief aan het college van burgemeester en wethouders</text:span>
          </text:p>
            <text:p text:style-name="common-al">Het adres is: Gemeente Opmeer, Postbus 199, 1715ZK Spanbroek.</text:p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last-al">-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971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289</meta:user-defined>
    <meta:user-defined meta:name="DCTERMS.abstract">Betreft: Besluit op locatie Schoolstraat 58, 1719AW Aartswoud</meta:user-defined>
    <dc:language>nl</dc:language>
    <meta:user-defined meta:name="OVERHEIDop.locatietype/OVERHEIDop.gebiedsmarkering">Vlak</meta:user-defined>
    <meta:user-defined meta:name="DC.title">Vergunningsvrije aanvraag voor het plaatsen van een batterij voor zonne-energie opslag, Schoolstraat 58, 1719AW Aartswou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198</meta:user-defined>
    <meta:user-defined meta:name="OVERHEIDop.GmbID/DC.identifier">gmb-2026-397198</meta:user-defined>
    <meta:user-defined meta:name="OVERHEIDop.versieInformatie"/>
  </office:meta>
</office:document-meta>
</file>