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Nabij De Flinesstraat 2 Amsterdam-Duivendrecht , 30 meter richting zuidwe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Dura Vermeer Infra Regio Noord West</text:p>
            <text:p text:style-name="common-al">Zaaknummer: OD2026-0053156</text:p>
            <text:p text:style-name="common-al">DSO nummer: 2026081900781</text:p>
            <text:p text:style-name="common-al">Ontvangstdatum melding: 19-08-2026</text:p>
            <text:p text:style-name="common-al">Namens: Gemeente Ouder-Amstel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uder-Amstel</text:p>
            </table:table-cell>
            <table:table-cell office:value-type="string" table:style-name="header.C">
              <text:p text:style-name="headerright"><text:span text:style-name="nr">Nr. 397192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19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19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Ouder-Amstel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Ouder-Amstel</meta:user-defined>
    <meta:user-defined meta:name="OVERHEID.Gemeente/OVERHEID.authority">Ouder-Amstel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53156</meta:user-defined>
    <meta:user-defined meta:name="DCTERMS.abstract">45267404 Van der Madeweg/Spaklerweg - Bomengranulaat</meta:user-defined>
    <dc:language>nl</dc:language>
    <meta:user-defined meta:name="OVERHEIDop.locatietype/OVERHEIDop.gebiedsmarkering">Vlak</meta:user-defined>
    <meta:user-defined meta:name="DC.title">Melding toepassen grond en baggerspecie - Nabij De Flinesstraat 2 Amsterdam-Duivendrecht , 30 meter richting zuidwesten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192</meta:user-defined>
    <meta:user-defined meta:name="OVERHEIDop.GmbID/DC.identifier">gmb-2026-397192</meta:user-defined>
    <meta:user-defined meta:name="OVERHEIDop.versieInformatie"/>
  </office:meta>
</office:document-meta>
</file>