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ahliastraat 49 Kamergewijze verhuur voor 4 personen aan Dahliastraat 49, 4904 CW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Dahliastraat 49, 4904 CW Oosterhout,</text:span> Dahliastraat 49 Kamergewijze verhuur voor 4 personen (1103551 ontvangen 19-08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3551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719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103551</meta:user-defined>
    <dc:language>nl</dc:language>
    <meta:user-defined meta:name="OVERHEIDop.locatietype/OVERHEIDop.gebiedsmarkering">Punt</meta:user-defined>
    <meta:user-defined meta:name="DC.title">Aanvraag vergunning voor Dahliastraat 49 Kamergewijze verhuur voor 4 personen aan Dahliastraat 49, 4904 CW Oosterhout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7190</meta:user-defined>
    <meta:user-defined meta:name="OVERHEIDop.GmbID/DC.identifier">gmb-2026-397190</meta:user-defined>
    <meta:user-defined meta:name="OVERHEIDop.versieInformatie"/>
  </office:meta>
</office:document-meta>
</file>