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vergunning voorwerpen op- of aan de weg - Containers en glasbokken op de locatie van Houtstraat te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voor een vergunning voorwerpen op- of aan de weg ten behoeve van werkzaamheden. De vergunning is verleend voor het plaatsen van een container, een afvalcontainer en glasbokken voor de periode van 31 augustus 2026 t/m 2 oktober 2026 op de parkeerplaatsen ter hoogte van Houtstraat 4 te Duiven, met zaaknummer Z2026-00001363. De aanvraag vergunning voorwerpen op- of aan de we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Vergunning voorwerpen op of aan de we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 of per mail op te vragen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 </text:a> richten aan: gemeente Duiven, postbus 6, 6920 AA te Duiven. De termijn voor het indienen van een bezwaar bedraagt 6 weken en eindigt op 1 oktober 2026. Voor meer informatie kunt u contact opnemen via apv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9718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8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8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uiven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1363</meta:user-defined>
    <meta:user-defined meta:name="DCTERMS.abstract">Kennisgeving besluit op de aanvraag vergunning voorwerpen op- of aan de weg - Containers en glasbokken op de locatie van Houtstraat te Duiven</meta:user-defined>
    <dc:language>nl</dc:language>
    <meta:user-defined meta:name="OVERHEIDop.locatietype/OVERHEIDop.gebiedsmarkering">Vlak</meta:user-defined>
    <meta:user-defined meta:name="DC.title">Kennisgeving besluit op de aanvraag vergunning voorwerpen op- of aan de weg - Containers en glasbokken op de locatie van Houtstraat te Dui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88</meta:user-defined>
    <meta:user-defined meta:name="OVERHEIDop.GmbID/DC.identifier">gmb-2026-397188</meta:user-defined>
    <meta:user-defined meta:name="OVERHEIDop.versieInformatie"/>
  </office:meta>
</office:document-meta>
</file>