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vestigen van een pilates studio, Louis Armstronglaan 414, 3543EB Utrecht, GU-Z2026-005186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uis Armstronglaan 414, 3543EB Utrecht</text:p>
            <text:p text:style-name="common-al">GU-Z2026-0051861</text:p>
            <text:p text:style-name="common-al">Toelichting: het vestigen van een pilates studio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8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51861</meta:user-defined>
    <meta:user-defined meta:name="DCTERMS.abstract">Toelichting: het vestigen van een pilates studio</meta:user-defined>
    <dc:language>nl</dc:language>
    <meta:user-defined meta:name="DC.title">Verleende Omgevingsvergunning, het vestigen van een pilates studio, Louis Armstronglaan 414, 3543EB Utrecht, GU-Z2026-0051861</meta:user-defined>
    <meta:user-defined meta:name="OVERHEIDop.datumEindeReactietermijn">2026-10-01</meta:user-defined>
    <meta:user-defined meta:name="OVERHEIDop.terinzageleggingBG">https://jeleefomgeving.nl/inzien/002220647/6cab1f59-d96d-4fb4-9516-b4ac80d1c4b0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71</meta:user-defined>
    <meta:user-defined meta:name="OVERHEIDop.publicationIssue">397181</meta:user-defined>
    <meta:user-defined meta:name="OVERHEIDop.GmbID/DC.identifier">gmb-2026-397181</meta:user-defined>
    <meta:user-defined meta:name="OVERHEIDop.versieInformatie"/>
  </office:meta>
</office:document-meta>
</file>