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verplaatsen van een trap in een woning, Zeeltstraat 3, 3525TC Utrecht, GU-Z2026-005799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eeltstraat 3, 3525TC Utrecht</text:p>
            <text:p text:style-name="common-al">GU-Z2026-0057993</text:p>
            <text:p text:style-name="common-al">Toelichting: het verplaatsen van een trap in een woning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1 okto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7178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17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17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6-0057993</meta:user-defined>
    <meta:user-defined meta:name="DCTERMS.abstract">Toelichting: het verplaatsen van een trap in een woning</meta:user-defined>
    <dc:language>nl</dc:language>
    <meta:user-defined meta:name="OVERHEIDop.locatietype/OVERHEIDop.gebiedsmarkering">Vlak</meta:user-defined>
    <meta:user-defined meta:name="DC.title">Verleende Omgevingsvergunning, het verplaatsen van een trap in een woning, Zeeltstraat 3, 3525TC Utrecht, GU-Z2026-0057993</meta:user-defined>
    <meta:user-defined meta:name="OVERHEIDop.datumEindeReactietermijn">2026-10-01</meta:user-defined>
    <meta:user-defined meta:name="OVERHEIDop.terinzageleggingBG">https://jeleefomgeving.nl/inzien/002220647/518c12ed-364a-4672-a571-a07ac796ba3e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178</meta:user-defined>
    <meta:user-defined meta:name="OVERHEIDop.GmbID/DC.identifier">gmb-2026-397178</meta:user-defined>
    <meta:user-defined meta:name="OVERHEIDop.versieInformatie"/>
  </office:meta>
</office:document-meta>
</file>