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Zeemansstraat 79 Zaandam , 4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52981</text:p>
            <text:p text:style-name="common-al">DSO nummer: 2026081801095</text:p>
            <text:p text:style-name="common-al">Ontvangstdatum melding: 18-08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717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7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7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2981</meta:user-defined>
    <meta:user-defined meta:name="DCTERMS.abstract">261035295 Zeemansstraat 81a Zaandam</meta:user-defined>
    <dc:language>nl</dc:language>
    <meta:user-defined meta:name="OVERHEIDop.locatietype/OVERHEIDop.gebiedsmarkering">Vlak</meta:user-defined>
    <meta:user-defined meta:name="DC.title">Melding graven bodem - Nabij Zeemansstraat 79 Zaandam , 4 meter richting oost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77</meta:user-defined>
    <meta:user-defined meta:name="OVERHEIDop.GmbID/DC.identifier">gmb-2026-397177</meta:user-defined>
    <meta:user-defined meta:name="OVERHEIDop.versieInformatie"/>
  </office:meta>
</office:document-meta>
</file>