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het plaatsen van een dakkapel op de achterzijde van de woning Repelvoorde 9, 3204 EE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Het plaatsen van een dakkapel op de achterzijde van de woning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uwactiviteit (omgevingsplan)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Repelvoorde 9  </text:p>
            <text:p text:style-name="common-al">3204 EE Spijkenisse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5029387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19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9717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7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7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5029387</meta:user-defined>
    <meta:user-defined meta:name="DCTERMS.abstract">Het plaatsen van een dakkapel op de achterzijde van de woning</meta:user-defined>
    <dc:language>nl</dc:language>
    <meta:user-defined meta:name="OVERHEIDop.locatietype/OVERHEIDop.gebiedsmarkering">Punt</meta:user-defined>
    <meta:user-defined meta:name="DC.title">Gemeente Nissewaard - Aanvraag omgevingsvergunning het plaatsen van een dakkapel op de achterzijde van de woning Repelvoorde 9, 3204 EE Spijkeniss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72</meta:user-defined>
    <meta:user-defined meta:name="OVERHEIDop.GmbID/DC.identifier">gmb-2026-397172</meta:user-defined>
    <meta:user-defined meta:name="OVERHEIDop.versieInformatie"/>
  </office:meta>
</office:document-meta>
</file>