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Sumatrakade 803 Amsterdam , 8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ura Vermeer Infra Regionale Projecten B.V.</text:p>
            <text:p text:style-name="common-al">Zaaknummer: OD2026-0052906</text:p>
            <text:p text:style-name="common-al">DSO nummer: 2026081800659</text:p>
            <text:p text:style-name="common-al">Ontvangstdatum melding: 18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1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906</meta:user-defined>
    <meta:user-defined meta:name="DCTERMS.abstract">45267403 Sumatrakade - Bomengrond</meta:user-defined>
    <dc:language>nl</dc:language>
    <meta:user-defined meta:name="OVERHEIDop.locatietype/OVERHEIDop.gebiedsmarkering">Vlak</meta:user-defined>
    <meta:user-defined meta:name="DC.title">Melding toepassen grond en baggerspecie - Nabij Sumatrakade 803 Amsterdam , 8 meter richting zuid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70</meta:user-defined>
    <meta:user-defined meta:name="OVERHEIDop.GmbID/DC.identifier">gmb-2026-397170</meta:user-defined>
    <meta:user-defined meta:name="OVERHEIDop.versieInformatie"/>
  </office:meta>
</office:document-meta>
</file>