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het plaatsen van een bouwsteiger en bouwkraan 7 september t/m 16 november 2026 - Noordkade 24, 9203CD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Noordkade 24, 9203CD Drachten, het plaatsen van een bouwsteiger en bouwkraan 7 september t/m 16 november 2026, ontvangen: 19 augustus 2026. De aanvraag is geregistreerd onder zaaknummer Z2026-00002540.</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716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6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6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540</meta:user-defined>
    <meta:user-defined meta:name="DCTERMS.abstract">Aanvraag omgevingsvergunning: Noordkade 24, 9203CD Drachten, het plaatsen van een bouwsteiger en bouwkraan 7 september t/m 16 november 2026, ontvangen: 19 augustus 2026, zaaknummer: Z2026-00002540</meta:user-defined>
    <dc:language>nl</dc:language>
    <meta:user-defined meta:name="OVERHEIDop.locatietype/OVERHEIDop.gebiedsmarkering">Vlak</meta:user-defined>
    <meta:user-defined meta:name="DC.title">Gemeente Smallingerland - aanvraag omgevingsvergunning - het plaatsen van een bouwsteiger en bouwkraan 7 september t/m 16 november 2026 - Noordkade 24, 9203CD Drachten</meta:user-defined>
    <meta:user-defined meta:name="DCTERMS.W3CDTF/DCTERMS.available">2026-08-24</meta:user-defined>
    <meta:user-defined meta:name="DCTERMS.W3CDTF/OVERHEIDop.jaargang">2026</meta:user-defined>
    <meta:user-defined meta:name="OVERHEIDop.publicationIssue">397169</meta:user-defined>
    <meta:user-defined meta:name="OVERHEIDop.GmbID/DC.identifier">gmb-2026-397169</meta:user-defined>
    <meta:user-defined meta:name="OVERHEIDop.versieInformatie"/>
  </office:meta>
</office:document-meta>
</file>