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, Sumatrastraat 12A, 3531PC Utrecht, GU-Z2026-00558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umatrastraat 12A, 3531PC Utrecht</text:p>
            <text:p text:style-name="common-al">GU-Z2026-0055866</text:p>
            <text:p text:style-name="common-al">Toelichting: het bouwen van een dakterra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16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5866</meta:user-defined>
    <meta:user-defined meta:name="DCTERMS.abstract">Toelichting: het bouwen van een dakterras</meta:user-defined>
    <dc:language>nl</dc:language>
    <meta:user-defined meta:name="OVERHEIDop.locatietype/OVERHEIDop.gebiedsmarkering">Vlak</meta:user-defined>
    <meta:user-defined meta:name="DC.title">Verleende Omgevingsvergunning, het bouwen van een dakterras, Sumatrastraat 12A, 3531PC Utrecht, GU-Z2026-0055866</meta:user-defined>
    <meta:user-defined meta:name="OVERHEIDop.datumEindeReactietermijn">2026-10-01</meta:user-defined>
    <meta:user-defined meta:name="OVERHEIDop.terinzageleggingBG">https://jeleefomgeving.nl/inzien/002220647/e6aa54fe-dff8-468a-94b8-3f153f63ad9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63</meta:user-defined>
    <meta:user-defined meta:name="OVERHEIDop.GmbID/DC.identifier">gmb-2026-397163</meta:user-defined>
    <meta:user-defined meta:name="OVERHEIDop.versieInformatie"/>
  </office:meta>
</office:document-meta>
</file>