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graven bodem - Nabij Smitsven 4 Zaandam , 13 meter richting noordwes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graven bodem</text:p>
            <text:p text:style-name="common-al">Aanvrager: QTERRA B.V.</text:p>
            <text:p text:style-name="common-al">Zaaknummer: OD2026-0052878</text:p>
            <text:p text:style-name="common-al">DSO nummer: 2026081800398</text:p>
            <text:p text:style-name="common-al">Ontvangstdatum melding: 18-08-2026</text:p>
            <text:p text:style-name="common-al">Namens: Gemeente Zaanstad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397160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160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160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Zaanstad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52878</meta:user-defined>
    <meta:user-defined meta:name="DCTERMS.abstract">261035716 Ds. Martin Luther Kingweg 202 e.o. &amp; Smitsveen 6 e.o. Zaandam (o.w.)</meta:user-defined>
    <dc:language>nl</dc:language>
    <meta:user-defined meta:name="OVERHEIDop.locatietype/OVERHEIDop.gebiedsmarkering">Vlak</meta:user-defined>
    <meta:user-defined meta:name="DC.title">Melding graven bodem - Nabij Smitsven 4 Zaandam , 13 meter richting noordwesten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160</meta:user-defined>
    <meta:user-defined meta:name="OVERHEIDop.GmbID/DC.identifier">gmb-2026-397160</meta:user-defined>
    <meta:user-defined meta:name="OVERHEIDop.versieInformatie"/>
  </office:meta>
</office:document-meta>
</file>