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plaatsen van een aanbouw aan de zijgevel van de woning, Drechterland 32, 2716CE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20-08-2026 een besluit verzonden op de aanvraag met zaaknummer 2026-087526 voor het plaatsen van een aanbouw aan de zijgevel van de woning op locatie Drechterland 32, 2716CE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971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87526</meta:user-defined>
    <meta:user-defined meta:name="DCTERMS.abstract">het plaatsen van een aanbouw aan de zijgevel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plaatsen van een aanbouw aan de zijgevel van de woning, Drechterland 32, 2716CE te Zoeterme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57</meta:user-defined>
    <meta:user-defined meta:name="OVERHEIDop.GmbID/DC.identifier">gmb-2026-397157</meta:user-defined>
    <meta:user-defined meta:name="OVERHEIDop.versieInformatie"/>
  </office:meta>
</office:document-meta>
</file>