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twee dakkapellen, een muurdoorbraak, Petrarcalaan 36, 3533CT Utrecht, GU-Z2026-005276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etrarcalaan 36, 3533CT Utrecht</text:p>
            <text:p text:style-name="common-al">GU-Z2026-0052765</text:p>
            <text:p text:style-name="common-al">Toelichting: het bouwen van twee dakkapellen, een muurdoorbraak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 okto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715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5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5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52765</meta:user-defined>
    <meta:user-defined meta:name="DCTERMS.abstract">Toelichting: het bouwen van twee dakkapellen, een muurdoorbraak</meta:user-defined>
    <dc:language>nl</dc:language>
    <meta:user-defined meta:name="DC.title">Verleende Omgevingsvergunning, het bouwen van twee dakkapellen, een muurdoorbraak, Petrarcalaan 36, 3533CT Utrecht, GU-Z2026-0052765</meta:user-defined>
    <meta:user-defined meta:name="OVERHEIDop.datumEindeReactietermijn">2026-10-01</meta:user-defined>
    <meta:user-defined meta:name="OVERHEIDop.terinzageleggingBG">https://jeleefomgeving.nl/inzien/002220647/bb28f6eb-c74d-46e0-9e14-9e2e173b27ed</meta:user-defined>
    <meta:user-defined meta:name="OVERHEIDop.locatietype/OVERHEIDop.gebiedsmarkering">GeometrieRef</meta:user-defined>
    <meta:user-defined meta:name="DCTERMS.W3CDTF/DCTERMS.available">2026-08-24</meta:user-defined>
    <meta:user-defined meta:name="DCTERMS.W3CDTF/OVERHEIDop.jaargang">2026</meta:user-defined>
    <meta:user-defined meta:name="OVERHEIDop.externeBijlage">Afwijkvergunning|exb-2026-29670</meta:user-defined>
    <meta:user-defined meta:name="OVERHEIDop.publicationIssue">397156</meta:user-defined>
    <meta:user-defined meta:name="OVERHEIDop.GmbID/DC.identifier">gmb-2026-397156</meta:user-defined>
    <meta:user-defined meta:name="OVERHEIDop.versieInformatie"/>
  </office:meta>
</office:document-meta>
</file>