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Kivada Gendringen in Ulft</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burgemeester danwel het college van Oude IJsselstreek, voor zover het ieders bevoegdheden betreft, een besluit genomen op de aanvraag voor het organiseren van het evenement Kivada Gendringen op 23 t/m 26 augustus 2026 op de locatie Waalstraat 11 in Ulft.</text:p>
            <text:p text:style-name="common-al">Zaaknummer: 1374810</text:p>
            <text:p text:style-name="common-al">Het besluit is verzonden op 10 augustus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971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Kivada Gendringen in Ulft</meta:user-defined>
    <meta:user-defined meta:name="DCTERMS.W3CDTF/DCTERMS.available">2026-08-24</meta:user-defined>
    <meta:user-defined meta:name="DCTERMS.W3CDTF/OVERHEIDop.jaargang">2026</meta:user-defined>
    <meta:user-defined meta:name="OVERHEIDop.externeBijlage">Vergunning Kivada Gendringen (Geanonimiseerd)|exb-2026-29669</meta:user-defined>
    <meta:user-defined meta:name="OVERHEIDop.publicationIssue">397152</meta:user-defined>
    <meta:user-defined meta:name="OVERHEIDop.GmbID/DC.identifier">gmb-2026-397152</meta:user-defined>
    <meta:user-defined meta:name="OVERHEIDop.versieInformatie"/>
  </office:meta>
</office:document-meta>
</file>