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Floris Versterstraat 20, Tijdelijk gebruik gemeentegrond plaatsen container aan Floris Versterstraat 20, 4907 PA Oosterhout, Verzoeklocatie 20260805011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Floris Versterstraat 20, 4907 PA Oosterhout, Verzoeklocatie 2026080501181,</text:span> Floris Versterstraat 20, Tijdelijk gebruik gemeentegrond plaatsen container (zaaknummer 1102886 verzonden op 18-08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102886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9715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2886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Toestemming voor Floris Versterstraat 20, Tijdelijk gebruik gemeentegrond plaatsen container aan Floris Versterstraat 20, 4907 PA Oosterhout, Verzoeklocatie 2026080501181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7151</meta:user-defined>
    <meta:user-defined meta:name="OVERHEIDop.GmbID/DC.identifier">gmb-2026-397151</meta:user-defined>
    <meta:user-defined meta:name="OVERHEIDop.versieInformatie"/>
  </office:meta>
</office:document-meta>
</file>