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(kappen), nabij Schiedamsesingel 161B 3012B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24</text:span>/<text:span text:style-name="nadrukvet">2026081800346</text:span>, heeft ontvangen voor de Kappen. <text:span text:style-name="nadrukcur">(Grondslag: Omgevingswet, artikel 5.1)</text:span></text:p>
            <text:p text:style-name="common-al">De aanvraag betreft Kapaanvraag ’t Landje (Schiedamsesingel e.o) in de omgeving van Schiedamsesingel 161B 3012BB Rotterdam. De aanvraag is voor 6 bomen vanwege herinrichting en kabel vervanging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71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24</meta:user-defined>
    <meta:user-defined meta:name="DCTERMS.abstract">Kapaanvraag ’t Landje (Schiedamsesingel e.o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(kappen), nabij Schiedamsesingel 161B 3012BB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49</meta:user-defined>
    <meta:user-defined meta:name="OVERHEIDop.GmbID/DC.identifier">gmb-2026-397149</meta:user-defined>
    <meta:user-defined meta:name="OVERHEIDop.versieInformatie"/>
  </office:meta>
</office:document-meta>
</file>