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ierenselaan 1, 2573 K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IPM Het Rustenburg-Oostbroek Festival, IPM Het Rustenburg-Oostbroek Festival van 29-8-2026 t/m 30-8-2026 ter hoogte van locaties Dierenselaan/Apeldoornselaan op de locatie Dierenselaan 1, 2573 KA 's-Gravenhage </text:p>
            <text:p text:style-name="common-al">
            
          </text:p>
            <text:p text:style-name="common-al">Ons kenmerk: VTH2026-62489</text:p>
            <text:p text:style-name="common-al">
            
          </text:p>
            <text:p text:style-name="common-al">Categorie: Private markten: Vergunning</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Dierenselaan 1, 2573 KA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Ons besluit: u krijgt een vergunning voor een Incidentele Private Markt genaamd, </text:p>
            <text:p text:style-name="common-al">‘Het Rustenburg-Oostbroek Festival</text:p>
            <text:p text:style-name="common-al">De adviserende partijen hebben geen bezwaar tegen uw aanvraag. Wij zien ook geen reden om de vergunning te weigeren. </text:p>
            <text:p text:style-name="common-al">
            
          </text:p>
            <text:p text:style-name="common-al">•	Locatie: Dierenselaan/Apeldoornselaan</text:p>
            <text:p text:style-name="common-al">•	Geldig op: 29 augustus 2026 tot en met 30 augustus 2026</text:p>
            <text:p text:style-name="common-al">•	Start opbouw: 29 augustus 2026 om 6:00 uur</text:p>
            <text:p text:style-name="common-al">•	Markt open van: 08:00 uur tot 20:00 uur</text:p>
            <text:p text:style-name="common-al">•	Afbouw: 30 augustus 2026 tot 22:00 uur</text:p>
            <text:p text:style-name="common-al">
            
          </text:p>
            <text:p text:style-name="common-al">In bijlage 1 leest u waaraan uw aanvraag is getoetst.</text:p>
            <text:p text:style-name="common-al">
            
          </text:p>
            <text:p text:style-name="common-al">Organiseer de markt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apv-vergunningen@denhaag.nl.</text:p>
            <text:p text:style-name="common-al">Of bel naar Vergunningverlener APV op nummer (070) 353 69 06.</text:p>
            <text:p text:style-name="common-al">
            
          </text:p>
            <text:p text:style-name="common-al">Met vriendelijke groet, namens burgemeester en wethouders van Den Haag,</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text:p>
            <text:p text:style-name="common-al">•	Artikel 5 lid 1 en 3 van de Verordening op de incidentele private markten voor de gemeente Den Haag 2017; </text:p>
            <text:p text:style-name="common-al">•	artikel 8 lid 2, 3, 9 en 10 van de Verordening op de incidentele private markten voor de gemeente Den Haag 2017 d.d. 17 juni 2023 (RIS315392</text:p>
            <text:p text:style-name="common-al">•	Aanwijzing locaties en frequenties incidentele private markten d.d. 1 januari 2017 (RIS295932).</text:p>
            <text:p text:style-name="common-al">
            
          </text:p>
            <text:p text:style-name="common-al">Beoordeling:</text:p>
            <text:p text:style-name="common-al">De aanvraag is getoetst zoals hierboven aangegeven. Wij hebben de aanvraag op 13 juli 2026 voor advies voorgelegd aan onderstaande partijen.</text:p>
            <text:p text:style-name="common-al">
            
          </text:p>
            <text:p text:style-name="common-al">Advies HTM</text:p>
            <text:p text:style-name="common-al">In het advies van 13 juli 2026 adviseert de HTM positief vanuit het oogpunt openbaar vervoer.</text:p>
            <text:p text:style-name="common-al">
            
          </text:p>
            <text:p text:style-name="common-al">Advies Bureau Bereikbaarheid</text:p>
            <text:p text:style-name="common-al">In het advies van 13 juli 2026 adviseert het bureau Bereikbaarheid negatief vanuit het oogpunt van de verkeersmaatregelen.</text:p>
            <text:p text:style-name="common-al">
            
          </text:p>
            <text:p text:style-name="common-al">Motivering advies</text:p>
            <text:p text:style-name="common-al">In het advies is aangegeven dat de markt mogelijk conflicteert met de tijdelijke verkeersmaatregelen en de projectopgave behorend bij de herontwikkeling van de Theresiakerk. Van de organisator wordt daarom verwacht dat tijdig en rechtstreeks afstemming met het projectbureau plaatsvindt, specifiek met [geanonimiseerd], van [geanonimiseerd], via [geanonimiseerd], en dat de uitkomsten hiervan worden verwerkt in de uitvoering van de markt.</text:p>
            <text:p text:style-name="common-al">
            
          </text:p>
            <text:p text:style-name="common-al">Op 21 juli 2026 heeft de aanvrager afgestemd met [geanonimiseerd]. Daarbij is aangegeven dat er geen conflicten zijn, omdat er op dat moment geen werkzaamheden gepland zijn die raken aan de marktlocatie.</text:p>
            <text:p text:style-name="common-al">
            
          </text:p>
            <text:p text:style-name="common-al">Op basis van deze afstemming en de aangeleverde aangepaste stukken heeft Bureau Bereikbaarheid op 4 augustus 2026 positief geadviseerd.</text:p>
            <text:p text:style-name="common-al">
            
          </text:p>
            <text:p text:style-name="common-al">Advies wegbeheerder van het stadsdeel Escamp</text:p>
            <text:p text:style-name="common-al">In het advies van 14 juli 2026 adviseert de wegbeheerder negatief vanuit het oogpunt van hinder voor de omgeving en/of een inbreuk op het doelmatig onderhoud en beheer van de weg.</text:p>
            <text:p text:style-name="common-al">
            
          </text:p>
            <text:p text:style-name="common-al">Motivering wegbeheerder</text:p>
            <text:p text:style-name="common-al">De wegbeheerder constateerde dat het ingediende marktplan op meerdere punten onvoldoende uitvoerbaar was, waaronder de situering van kramen aan beide zijden van de Dierenselaan en Apeldoornselaan, de bereikbaarheid voor hulpdiensten, de logistiek van omliggende bedrijven, de gehandicaptenparkeerplaatsen, zichtlijnen bij VOP’s, de situering op terrassen, de verkeersafzettingen en de afstemming met Haagse Milieuservices over de Ondergrondse Rest Afvalcontainer locaties.</text:p>
            <text:p text:style-name="common-al">
            
          </text:p>
            <text:p text:style-name="common-al">De aanvrager heeft daarop een aangepaste plattegrond en marktplan aangeleverd en per onderdeel gereageerd. In deze aangepaste stukken zijn onder meer een vrije route van 3,5 meter voor hulpdiensten, aangepaste zichtlijnen, vervangende gehandicaptenparkeerplaatsen, verwijdering van het springkussen, aanvullende afzettingen en bevestigde afstemming met betrokken bedrijven en HMS opgenomen.</text:p>
            <text:p text:style-name="common-al">
            
          </text:p>
            <text:p text:style-name="common-al">Op basis van deze aangepaste stukken heeft de wegbeheerder aangegeven akkoord te zijn.</text:p>
            <text:p text:style-name="common-al">
            
          </text:p>
            <text:p text:style-name="common-al">Advies brandweer </text:p>
            <text:p text:style-name="common-al">In het advies van 3 augustus 2026 adviseert de brandweer negatief vanuit het oogpunt van de brandveiligheid.</text:p>
            <text:p text:style-name="common-al">
            
          </text:p>
            <text:p text:style-name="common-al">Motivering Brandweer</text:p>
            <text:p text:style-name="common-al">De Dierenselaan vormt een hoofdroute voor de bereikbaarheid van de omliggende woningen en dient daarom te allen tijde vrij te blijven. Daarnaast moeten alle ondergrondse brandkranen volledig vrij en onbelemmerd toegankelijk blijven.</text:p>
            <text:p text:style-name="common-al">
            
          </text:p>
            <text:p text:style-name="common-al">De aanvrager heeft daarop het marktplan en de plattegrond aangepast conform de gestelde voorwaarden. </text:p>
            <text:p text:style-name="common-al">
            
          </text:p>
            <text:p text:style-name="common-al">Op 11 augustus 2026 heeft de brandweer aangegeven akkoord te zijn, onder de voorwaarde dat bij de uitvoering rekening wordt gehouden met het vrijhouden van alle ondergrondse brandkranen.</text:p>
            <text:p text:style-name="common-al">
            
          </text:p>
            <text:p text:style-name="common-al">Advies Politie</text:p>
            <text:p text:style-name="common-al">In het advies van 13 augustus 2026 adviseert de Politie-eenheid Den Haag positief over de gevraagde vergunning voor het organiseren van een incidentele private markt, vanuit het oogpunt veiligheid van de openbare orde.</text:p>
            <text:p text:style-name="common-al">
            
          </text:p>
            <text:p text:style-name="common-al">Aan welke voorwaarden moet de markt voldoen?</text:p>
            <text:p text:style-name="common-al">
            
          </text:p>
            <text:p text:style-name="common-al">•	Het marktplan en de bijbehorende tekening zijn onderdeel van deze vergunning. Laat deze vergunning zien als de politie of ambtenaren van de Dienst Stadsbeheer daarom vragen.</text:p>
            <text:p text:style-name="common-al">•	De organisator is verantwoordelijk is voor een goed verloop van de eenmalige markt. De organisator is de hele tijd aanwezig:  [geanonimiseerd], bereikbaar via [geanonimiseerd],</text:p>
            <text:p text:style-name="common-al">•	Zorg in voetgangersgebieden voor een vrije doorgang voor hulpdiensten - brandweer, politie en ambulance - van minstens 3,50 meter (in een rechte lijn). Zorg ook op de rijbaan voor een vrije doorgang voor hulpdiensten. </text:p>
            <text:p text:style-name="common-al">•	Zorg op de stoep voor een doorgang van minstens 1,5 meter (voor voetgangers en rolstoelgebruikers).</text:p>
            <text:p text:style-name="common-al">•	Regel vooraf verkeersmaatregelen en de omleiding voor fietsers met de omgevingsmanager;</text:p>
            <text:p text:style-name="common-al">•	Verzamel afval(stoffen) tijdens de markt zonder verlies, morsen of wegwaaien. En voorkom hierbij hinder, gevaar, schade of letsel voor anderen.</text:p>
            <text:p text:style-name="common-al">•	Verwijder na het einde van de vergunningperiode alle materialen en objecten. En herstel de openbare ruimte (dit ter beoordeling van de wegbeheerder).</text:p>
            <text:p text:style-name="common-al">•	de desbetreffende locaties dienen na afloop van de incidentele private markt te worden opgeruimd en in de oorspronkelijke staat te worden teruggebracht, mocht hier niet aan worden voldaan zal artikel 5:40 van de Algemene wet bestuursrecht in werking treden.</text:p>
            <text:p text:style-name="common-al">
            
          </text:p>
            <text:p text:style-name="common-al">Let ook op het volgende:</text:p>
            <text:p text:style-name="common-al">
            
          </text:p>
            <text:p text:style-name="common-al">1.	Voldoet u niet aan bovengenoemde voorwaarden? Of ontstaat overlast? Dan kan deze vergunning tussentijds worden ingetrokken. De gemeente is niet verantwoordelijk voor eventuele schade.</text:p>
            <text:p text:style-name="common-al">2.	In bijzondere situaties kan deze vergunning worden ingetrokken. Bijzondere situaties zijn bijvoorbeeld bezoeken van staatshoofden of aangelegenheden waarbij leden van het Koninklijk Huis zijn betrokken. Maar ook bij demonstraties met een verhoogd risico op verstoring van de orde in de openbare ruimte. Als vergunninghouder krijgt u hiervan op tijd bericht (als dat kan). </text:p>
            <text:p text:style-name="common-al">3.	U mag op het evenemententerrein geen eten of drinken in glas, blik of versplinterbare (scherpe) materialen of wegwerp plastic serveren. Wel toegestaan (passend binnen het gemeentelijk beleid): recyclebare materialen (bekers/bestek).</text:p>
            <text:p text:style-name="common-al">4.	U heeft voor het schenken van alcoholhoudende dranken - volgens artikel 35 Alcoholwet - een ontheffing nodig. Hiervoor kunt u terecht bij de Bestuursdienst afdeling Openbare Orde en Veiligheid.</text:p>
            <text:p text:style-name="common-al">5.	Delen van Den Haag zijn afgesloten voor auto's en vrachtwagens door pollers: paaltjes die omhoog en naar beneden kunnen. Wilt u een pollergebied inrijden buiten de toegestane tijden van 05:00 tot 11:30 uur? Vraag dan een ontheffing aan bij de Dienst Publiekszaken/stadsdeel Centrum. U kunt het stadsdeel bereiken op telefoonnummer 070 – 353 5857.</text:p>
            <text:p text:style-name="common-al">6.	indien er dieren worden ingezet tijdens de incidentele private markt, adviseren wij u om voor de website van de Nederlandse Voedsel- en Warenautoriteit te raadplegen, te vinden op [geanonimiseerd]. Bovendien moet bij inzet van dieren tijdens de incidentele private markt, de Wet dieren worden nageleefd, kijk hiervoor op: [geanonimiseerd]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714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4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4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489</meta:user-defined>
    <meta:user-defined meta:name="DCTERMS.abstract">IPM Het Rustenburg-Oostbroek Festival, IPM Het Rustenburg-Oostbroek Festival van 29-8-2026 t/m 30-8-2026 ter hoogte van locaties Dierenselaan/Apeldoornselaan</meta:user-defined>
    <dc:language>nl</dc:language>
    <meta:user-defined meta:name="OVERHEIDop.locatietype/OVERHEIDop.gebiedsmarkering">Punt</meta:user-defined>
    <meta:user-defined meta:name="DC.title">APV Vergunning - Besluiten, Dierenselaan 1, 2573 KA 's-Gravenhage</meta:user-defined>
    <meta:user-defined meta:name="DCTERMS.W3CDTF/DCTERMS.available">2026-08-24</meta:user-defined>
    <meta:user-defined meta:name="DCTERMS.W3CDTF/OVERHEIDop.jaargang">2026</meta:user-defined>
    <meta:user-defined meta:name="OVERHEIDop.publicationIssue">397143</meta:user-defined>
    <meta:user-defined meta:name="OVERHEIDop.GmbID/DC.identifier">gmb-2026-397143</meta:user-defined>
    <meta:user-defined meta:name="OVERHEIDop.versieInformatie"/>
  </office:meta>
</office:document-meta>
</file>