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van Beresteijnstraat 31 9641AA Veendam. Vervanging dakpan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Vervanging dakpannen</text:p>
            <text:p text:style-name="common-al">Locatie: van Beresteijnstraat 31 9641AA Veendam</text:p>
            <text:p text:style-name="common-al"/>
            <text:p text:style-name="last-al">Datum <text:span text:style-name="nadrukvet">ontvangst</text:span>: 12 augustus 2026 (Kenmerk: OMG-2026-0318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971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318</meta:user-defined>
    <meta:user-defined meta:name="DCTERMS.abstract">Gemeente - aanvr. beschikking behandelen - Vervanging dakpannen - van Beresteijnstraat 31 9641AA Veendam</meta:user-defined>
    <dc:language>nl</dc:language>
    <meta:user-defined meta:name="OVERHEIDop.locatietype/OVERHEIDop.gebiedsmarkering">Adres</meta:user-defined>
    <meta:user-defined meta:name="DC.title">Ontvangen aanvraag - aanvr. beschikking behandelen, van Beresteijnstraat 31 9641AA Veendam. Vervanging dakpann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141</meta:user-defined>
    <meta:user-defined meta:name="OVERHEIDop.GmbID/DC.identifier">gmb-2026-397141</meta:user-defined>
    <meta:user-defined meta:name="OVERHEIDop.versieInformatie"/>
  </office:meta>
</office:document-meta>
</file>