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Stationsstraat 10 9641KE Veendam, Boomkap twee monumentale beuk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Boomkap twee monumentale beuken </text:p>
            <text:p text:style-name="common-al">Locatie: Stationsstraat 10 9641KE Veendam</text:p>
            <text:p text:style-name="common-al">Datum besluit: 17-AUG-26</text:p>
            <text:p text:style-name="common-al">Datum verzending: 17-AUG-26 (Kenmerk: OMG-2026-0251).</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971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51</meta:user-defined>
    <meta:user-defined meta:name="DCTERMS.abstract">Verleend - omgevingsvergunning, Stationsstraat 10 9641KE Veendam, Boomkap twee monumentale beuken .</meta:user-defined>
    <dc:language>nl</dc:language>
    <meta:user-defined meta:name="OVERHEIDop.locatietype/OVERHEIDop.gebiedsmarkering">Adres</meta:user-defined>
    <meta:user-defined meta:name="DC.title">Verleend - omgevingsvergunning, Stationsstraat 10 9641KE Veendam, Boomkap twee monumentale beuken .</meta:user-defined>
    <meta:user-defined meta:name="DCTERMS.W3CDTF/DCTERMS.available">2026-08-25</meta:user-defined>
    <meta:user-defined meta:name="DCTERMS.W3CDTF/OVERHEIDop.jaargang">2026</meta:user-defined>
    <meta:user-defined meta:name="OVERHEIDop.publicationIssue">397139</meta:user-defined>
    <meta:user-defined meta:name="OVERHEIDop.GmbID/DC.identifier">gmb-2026-397139</meta:user-defined>
    <meta:user-defined meta:name="OVERHEIDop.versieInformatie"/>
  </office:meta>
</office:document-meta>
</file>