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nttrekken van de woonruimte op de locatie Kromhout 86 te Dordrecht zaaknummer 90036388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nttrekken van de woonruimte op de locatie Kromhout 8686 te Dordrecht</text:span>
          </text:p>
            <text:p text:style-name="common-al">De gemeente Dordrecht heeft een vergunning verleend. De gemeente geeft hiermee toestemming voor het onttrekken van de woonruimte op de locatie Kromhout 8686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Kromhout 8686 te Dordrecht.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713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nttrekken van de woonruimte op de locatie Kromhout 86 te Dordrecht zaaknummer 9003638802</meta:user-defined>
    <meta:user-defined meta:name="DCTERMS.W3CDTF/DCTERMS.available">2026-08-24</meta:user-defined>
    <meta:user-defined meta:name="DCTERMS.W3CDTF/OVERHEIDop.jaargang">2026</meta:user-defined>
    <meta:user-defined meta:name="OVERHEIDop.publicationIssue">397135</meta:user-defined>
    <meta:user-defined meta:name="OVERHEIDop.GmbID/DC.identifier">gmb-2026-397135</meta:user-defined>
    <meta:user-defined meta:name="OVERHEIDop.versieInformatie"/>
  </office:meta>
</office:document-meta>
</file>