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pre mantelzorgwoning aan Neterselseweg 4 5531PH Bla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ontvangen. De vergunning is aangevraagd voor het realiseren van een pre mantelzorgwoning aan Neterselseweg 4 5531PH Bladel. Het kenmerk van de gemeente voor deze zaak is ZBLA2026-001395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71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395</meta:user-defined>
    <meta:user-defined meta:name="DCTERMS.abstract">realiseren van een pre mantelzorgwoning</meta:user-defined>
    <dc:language>nl</dc:language>
    <meta:user-defined meta:name="OVERHEIDop.locatietype/OVERHEIDop.gebiedsmarkering">Vlak</meta:user-defined>
    <meta:user-defined meta:name="DC.title">Aanvraag vergunning voor het realiseren van een pre mantelzorgwoning aan Neterselseweg 4 5531PH Blade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30</meta:user-defined>
    <meta:user-defined meta:name="OVERHEIDop.GmbID/DC.identifier">gmb-2026-397130</meta:user-defined>
    <meta:user-defined meta:name="OVERHEIDop.versieInformatie"/>
  </office:meta>
</office:document-meta>
</file>