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aanleggen van middenspanningskabels op de locatie van de Antoniszstraat via de Maarten Breetstraat in Sint Maartensbrug langs de Sint Maartensweg met een aftakking naar de Gerrit van der Sluijsstraat dan onder het kanaal door naar de Zeeweg tussen 9 en 11 in Sint Maartensvlotbru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 </text:span>Z2026-00003270</text:p>
            <text:p text:style-name="common-al">
            <text:span text:style-name="nadrukvet">Ontvangstdatum:</text:span> 19 augustus 2026</text:p>
            <text:p text:style-name="common-al">
            <text:span text:style-name="nadrukvet">Aangevraagde activiteiten: </text:span>
          </text:p>
            <text:list text:style-name="id1-3-2-1-1-4">
              <text:list-item text:style-override="id1-3-2-1-1-4-1">
                <text:number>•</text:number>
                <text:p text:style-name="al">werk, niet zijnde bouwwerk, of werkzaamheid uitvoeren</text:p>
              </text:list-item>
            </text:list>
            <text:p text:style-name="common-al"/>
            <text:p text:style-name="common-al">
            <text:span text:style-name="nadrukvet">Vragen</text:span>
          </text:p>
            <text:p text:style-name="last-al">De stukken liggen niet ter inzage. Heeft u opmerkingen, vragen of wilt u meer informatie over deze publicatie, belt u ons dan? Dit kan via nummer (0224) 210 4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9712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2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2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270</meta:user-defined>
    <meta:user-defined meta:name="DCTERMS.abstract">Ontvangst aanvraag omgevingsvergunning van de Antoniszstraat via de Maarten Breetstraat in Sint Maartensbrug langs de Sint Maartensweg met een aftakking naar de Gerrit van der Sluijsstraat dan onder het kanaal door naar de Zeeweg tussen 9 en 11 in Sint Maartensvlotbrug</meta:user-defined>
    <dc:language>nl</dc:language>
    <meta:user-defined meta:name="OVERHEIDop.locatietype/OVERHEIDop.gebiedsmarkering">Vlak</meta:user-defined>
    <meta:user-defined meta:name="DC.title">Aanvraag omgevingsvergunning voor het aanleggen van middenspanningskabels op de locatie van de Antoniszstraat via de Maarten Breetstraat in Sint Maartensbrug langs de Sint Maartensweg met een aftakking naar de Gerrit van der Sluijsstraat dan onder het kanaal door naar de Zeeweg tussen 9 en 11 in Sint Maartensvlotbrug</meta:user-defined>
    <meta:user-defined meta:name="DCTERMS.W3CDTF/DCTERMS.available">2026-08-24</meta:user-defined>
    <meta:user-defined meta:name="DCTERMS.W3CDTF/OVERHEIDop.jaargang">2026</meta:user-defined>
    <meta:user-defined meta:name="OVERHEIDop.publicationIssue">397128</meta:user-defined>
    <meta:user-defined meta:name="OVERHEIDop.GmbID/DC.identifier">gmb-2026-397128</meta:user-defined>
    <meta:user-defined meta:name="OVERHEIDop.versieInformatie"/>
  </office:meta>
</office:document-meta>
</file>