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Gooikensdam 10 Het bouwen van distributiecentrum met kantoor en bijbehorende infra aan Verzoeklocatie 20260227006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22700622,</text:span> Gooikensdam 10 Het bouwen van distributiecentrum met kantoor en bijbehorende infra (zaaknummer 1092593 verzonden op 19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2593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71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2593</meta:user-defined>
    <dc:language>nl</dc:language>
    <meta:user-defined meta:name="OVERHEIDop.locatietype/OVERHEIDop.gebiedsmarkering">Vlak</meta:user-defined>
    <meta:user-defined meta:name="DC.title">Toestemming voor Gooikensdam 10 Het bouwen van distributiecentrum met kantoor en bijbehorende infra aan Verzoeklocatie 2026022700622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125</meta:user-defined>
    <meta:user-defined meta:name="OVERHEIDop.GmbID/DC.identifier">gmb-2026-397125</meta:user-defined>
    <meta:user-defined meta:name="OVERHEIDop.versieInformatie"/>
  </office:meta>
</office:document-meta>
</file>