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Cypressehout 69 Zaandam , 10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Nathan Projects B.V.</text:p>
            <text:p text:style-name="common-al">Zaaknummer: OD2026-0052208</text:p>
            <text:p text:style-name="common-al">DSO nummer: 2026081400642</text:p>
            <text:p text:style-name="common-al">Ontvangstdatum melding: 14-08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712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208</meta:user-defined>
    <meta:user-defined meta:name="DCTERMS.abstract">Melding MBA graven &gt;I (TU) - 20181229 - hoek Cypressehout/ Letterhout (ow) - Stelling Zaandam - WKO</meta:user-defined>
    <dc:language>nl</dc:language>
    <meta:user-defined meta:name="OVERHEIDop.locatietype/OVERHEIDop.gebiedsmarkering">Vlak</meta:user-defined>
    <meta:user-defined meta:name="DC.title">Melding graven bodem - Nabij Cypressehout 69 Zaandam , 10 meter richting oost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24</meta:user-defined>
    <meta:user-defined meta:name="OVERHEIDop.GmbID/DC.identifier">gmb-2026-397124</meta:user-defined>
    <meta:user-defined meta:name="OVERHEIDop.versieInformatie"/>
  </office:meta>
</office:document-meta>
</file>