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houdende materialen en uitvoeren sloopwerkzaamheden aan de Covikseweg 1A, 7221CM Steend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23 juli 2026 een sloopmelding ontvangen. De melding gaat over het verwijderen van asbesthoudende materialen en uitvoeren sloopwerkzaamheden aan de Covikseweg 1A, 7221CM Steenderen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2648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39711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1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1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2648</meta:user-defined>
    <meta:user-defined meta:name="DCTERMS.abstract">Betreft: sloopmelding op locatie Covikseweg 1A, 7221CM Steenderen</meta:user-defined>
    <dc:language>nl</dc:language>
    <meta:user-defined meta:name="OVERHEIDop.locatietype/OVERHEIDop.gebiedsmarkering">Vlak</meta:user-defined>
    <meta:user-defined meta:name="DC.title">Melding voor het verwijderen van asbesthoudende materialen en uitvoeren sloopwerkzaamheden aan de Covikseweg 1A, 7221CM Steender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113</meta:user-defined>
    <meta:user-defined meta:name="OVERHEIDop.GmbID/DC.identifier">gmb-2026-397113</meta:user-defined>
    <meta:user-defined meta:name="OVERHEIDop.versieInformatie"/>
  </office:meta>
</office:document-meta>
</file>