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Laarzicht (Percelen M1081 en M1082) in Midd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0790</text:p>
            <text:p text:style-name="common-al">
            
          </text:p>
            <text:p text:style-name="common-al">Verleend en verzonden op 20-08-2026</text:p>
            <text:p text:style-name="common-al">
            
          </text:p>
            <text:p text:style-name="common-al">Laarzicht (Percelen M1081 en M1082) in Middelrode: het aanleggen van riolering, infrastructuur/verharding, wegen/uitwegen, aanbrengen van waterhuishoudelijke voorzieningen, beplating en verlagen (grond)waterpeil</text:p>
            <text:p text:style-name="common-al">
            
          </text:p>
            <text:p text:style-name="common-al">Reguliere procedure voor de activiteit(en): OW Inrit-uitweg en Omgevingsplanactiviteit aanleg werkzaamhed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71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410790</meta:user-defined>
    <dc:language>nl</dc:language>
    <meta:user-defined meta:name="OVERHEIDop.locatietype/OVERHEIDop.gebiedsmarkering">Vlak</meta:user-defined>
    <meta:user-defined meta:name="DC.title">Definitief besluit reguliere omgevingsvergunning Laarzicht (Percelen M1081 en M1082) in Middelro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05</meta:user-defined>
    <meta:user-defined meta:name="OVERHEIDop.GmbID/DC.identifier">gmb-2026-397105</meta:user-defined>
    <meta:user-defined meta:name="OVERHEIDop.versieInformatie"/>
  </office:meta>
</office:document-meta>
</file>