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kapel aan de zij- en achtergevel, het maken van een uitbreiding aan de achtergevel op de begane grond en eerste verdieping en het uitbreiden van het dak aan de achtergevel, Amsterdamseweg 229, 1182GX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aanvraag voor een omgevingsvergunning ontvangen. De vergunning is aangevraagd voor het plaatsen van een dakkapel aan de zij- en achtergevel, het maken van een uitbreiding aan de achtergevel op de begane grond en eerste verdieping en het uitbreiden van het dak aan de achtergevel op locatie Amsterdamseweg 229, 1182GX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8158.</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158.</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709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158</meta:user-defined>
    <meta:user-defined meta:name="DCTERMS.abstract">Betreft: aanvraag op locatie Amsterdamseweg 229, 1182GX Amstelveen</meta:user-defined>
    <dc:language>nl</dc:language>
    <meta:user-defined meta:name="OVERHEIDop.locatietype/OVERHEIDop.gebiedsmarkering">Vlak</meta:user-defined>
    <meta:user-defined meta:name="DC.title">Aanvraag omgevingsvergunning voor het plaatsen van een dakkapel aan de zij- en achtergevel, het maken van een uitbreiding aan de achtergevel op de begane grond en eerste verdieping en het uitbreiden van het dak aan de achtergevel, Amsterdamseweg 229, 1182GX Amstelveen</meta:user-defined>
    <meta:user-defined meta:name="DCTERMS.W3CDTF/DCTERMS.available">2026-08-24</meta:user-defined>
    <meta:user-defined meta:name="DCTERMS.W3CDTF/OVERHEIDop.jaargang">2026</meta:user-defined>
    <meta:user-defined meta:name="OVERHEIDop.publicationIssue">397092</meta:user-defined>
    <meta:user-defined meta:name="OVERHEIDop.GmbID/DC.identifier">gmb-2026-397092</meta:user-defined>
    <meta:user-defined meta:name="OVERHEIDop.versieInformatie"/>
  </office:meta>
</office:document-meta>
</file>