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25 bomen i.v.m. het bouwen van een twee onder-een-kapwoning, J.C. van Hattumweg 1A en 1B, 1187ZN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9 augustus 2026 een aanvraag voor een omgevingsvergunning ontvangen. De vergunning is aangevraagd voor het kappen van 25 bomen i.v.m. het bouwen van een twee onder-een-kapwoning op locatie J.C. van Hattumweg 1A en 1B, 1187ZN Amstelveen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813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813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70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8137</meta:user-defined>
    <meta:user-defined meta:name="DCTERMS.abstract">Betreft: aanvraag op locatie J.C. van Hattumweg 1A en 1B, 1187ZN Amstelveen</meta:user-defined>
    <dc:language>nl</dc:language>
    <meta:user-defined meta:name="OVERHEIDop.locatietype/OVERHEIDop.gebiedsmarkering">Vlak</meta:user-defined>
    <meta:user-defined meta:name="DC.title">Aanvraag omgevingsvergunning voor het kappen van 25 bomen i.v.m. het bouwen van een twee onder-een-kapwoning, J.C. van Hattumweg 1A en 1B, 1187ZN Amstel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9</meta:user-defined>
    <meta:user-defined meta:name="OVERHEIDop.GmbID/DC.identifier">gmb-2026-397059</meta:user-defined>
    <meta:user-defined meta:name="OVERHEIDop.versieInformatie"/>
  </office:meta>
</office:document-meta>
</file>