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bouwen van een woning - Ericalaan 25, 9828 PG Oostwold, Leek (LEE01) B 1734</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 augustus 2026 een besluit genomen op de aanvraag met zaaknummer 2026191245 voor het verbouwen van een woning op locatie Ericalaan 25, 9828 PG Oostwold, Leek (LEE01) B 1734. De vergunning is verleend. Het besluit betreft de volgende onderdelen:</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0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245</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bouwen van een woning - Ericalaan 25, 9828 PG Oostwold, Leek (LEE01) B 1734</meta:user-defined>
    <meta:user-defined meta:name="DCTERMS.W3CDTF/DCTERMS.available">2026-08-24</meta:user-defined>
    <meta:user-defined meta:name="DCTERMS.W3CDTF/OVERHEIDop.jaargang">2026</meta:user-defined>
    <meta:user-defined meta:name="OVERHEIDop.publicationIssue">397027</meta:user-defined>
    <meta:user-defined meta:name="OVERHEIDop.GmbID/DC.identifier">gmb-2026-397027</meta:user-defined>
    <meta:user-defined meta:name="OVERHEIDop.versieInformatie"/>
  </office:meta>
</office:document-meta>
</file>