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ugust Vermeylen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August Vermeylenstraat ter hoogte van nummer: 42 in Amsterdam</text:p>
            <text:p text:style-name="common-al">Looptijd :14-09-2026 t/m 22-12-2026</text:p>
            <text:p text:style-name="common-al">Verzonden naar aanvrager op: 19-08-2026</text:p>
            <text:p text:style-name="common-al">Kenmerk gemeente: Z/26/31726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67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7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77</meta:user-defined>
    <meta:user-defined meta:name="DCTERMS.abstract">Fietsen,TVM parkeervak,August Vermeylenstraat 42 1064AB, 20260914, August Vermeylenstraat ter hoogte van nummer: 42</meta:user-defined>
    <dc:language>nl</dc:language>
    <meta:user-defined meta:name="OVERHEIDop.locatietype/OVERHEIDop.gebiedsmarkering">Punt</meta:user-defined>
    <meta:user-defined meta:name="DC.title">Besluit apv vergunning Verleend - August Vermeylenstraat ter hoogte van nummer: 42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72</meta:user-defined>
    <meta:user-defined meta:name="OVERHEIDop.GmbID/DC.identifier">gmb-2026-396972</meta:user-defined>
    <meta:user-defined meta:name="OVERHEIDop.versieInformatie"/>
  </office:meta>
</office:document-meta>
</file>