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Siciliëweg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Aanvraag voor het mogen houden van evenement Hitachi Open Dagen 2026 ter hoogte van Siciliëweg 5 in Amsterdam</text:p>
            <text:p text:style-name="common-al">Datum van: 25-09-2026</text:p>
            <text:p text:style-name="common-al">Datum t/m: 27-09-2026</text:p>
            <text:p text:style-name="common-al">Tijd van: 08:30</text:p>
            <text:p text:style-name="common-al">Tijd tot: 01:00</text:p>
            <text:p text:style-name="common-al">Bezoekers drukste moment: 1000</text:p>
            <text:p text:style-name="common-al">Activiteiten: Rondleiding in de fabriek, demonstraties van de producten, speelattracties voor kinderen (schminck, springkussen) daarnaast een grote tent voor een personeelsfeest (inclusief bbq, dj en coverband)</text:p>
            <text:p text:style-name="common-al">Ontvangen op: 02-07-2026</text:p>
            <text:p text:style-name="common-al">Kenmerk gemeente: Z/26/3156654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3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3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3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56654</meta:user-defined>
    <meta:user-defined meta:name="DCTERMS.abstract">Aanvraag voor een evenementenvergunning ter hoogte van adres Siciliëweg 5 in Amsterdam</meta:user-defined>
    <dc:language>nl</dc:language>
    <meta:user-defined meta:name="OVERHEIDop.locatietype/OVERHEIDop.gebiedsmarkering">Punt</meta:user-defined>
    <meta:user-defined meta:name="DC.title">Aanvraag evenementenvergunning Siciliëweg 5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35</meta:user-defined>
    <meta:user-defined meta:name="OVERHEIDop.GmbID/DC.identifier">gmb-2026-396935</meta:user-defined>
    <meta:user-defined meta:name="OVERHEIDop.versieInformatie"/>
  </office:meta>
</office:document-meta>
</file>