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Elisabeth Wolffstraat ter hoogte van nummer: 84 in Amsterdam</text:p>
            <text:p text:style-name="common-al">Looptijd :21-09-2026 t/m 18-10-2026</text:p>
            <text:p text:style-name="common-al">Verzonden naar aanvrager op: 19-08-2026</text:p>
            <text:p text:style-name="common-al">Kenmerk gemeente: Z/26/31738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8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2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821</meta:user-defined>
    <meta:user-defined meta:name="DCTERMS.abstract">Object/TVM 1 P vak, Elisabeth Wolffstraat 84, 21 sep-18 okt., Elisabeth Wolffstraat ter hoogte van nummer: 84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8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26</meta:user-defined>
    <meta:user-defined meta:name="OVERHEIDop.GmbID/DC.identifier">gmb-2026-396926</meta:user-defined>
    <meta:user-defined meta:name="OVERHEIDop.versieInformatie"/>
  </office:meta>
</office:document-meta>
</file>