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Gelderlaan 81, 1215 SP Hilversum, Verzoeklocatie 2026081801550 (uitbouw voorzijde); 1998384; 18-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n Gelderlaan 81, 1215 SP Hilversum, Verzoeklocatie 2026081801550 (uitbouw voorzijde); 1998384; 18-08-2026; Status: Aanvraag ontvangen, gemeente Hilversum</text:p>
            <text:p text:style-name="common-al">
            
          </text:p>
            <text:p text:style-name="common-al">Datum indiening aanvraag: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69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384</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Van Gelderlaan 81, 1215 SP Hilversum, Verzoeklocatie 2026081801550 (uitbouw voorzijde); 1998384; 18-08-2026; Status: Aanvraag ontvangen, gemeente Hilversum</meta:user-defined>
    <meta:user-defined meta:name="DCTERMS.W3CDTF/DCTERMS.available">2026-08-24</meta:user-defined>
    <meta:user-defined meta:name="DCTERMS.W3CDTF/OVERHEIDop.jaargang">2026</meta:user-defined>
    <meta:user-defined meta:name="OVERHEIDop.publicationIssue">396918</meta:user-defined>
    <meta:user-defined meta:name="OVERHEIDop.GmbID/DC.identifier">gmb-2026-396918</meta:user-defined>
    <meta:user-defined meta:name="OVERHEIDop.versieInformatie"/>
  </office:meta>
</office:document-meta>
</file>