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ostelijke Industrieweg 2, 8801 JW in Franek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077509, voor een omgevingsvergunning op locatie Oostelijke Industrieweg 2, 8801 JW in Franeker. De vergunning is verleend. Het besluit betreft het verlengen van de instandhoudingstermijn van de tijdelijke units. </text:p>
            <text:p text:style-name="common-al">Het besluit is verzonden op 19-08-2026.</text:p>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691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77509</meta:user-defined>
    <meta:user-defined meta:name="DCTERMS.abstract">Verleende omgevingsvergunning voor het verlengen van de instandhoudingstermijn tot uiterlijk 20 december 2028, van de tijdelijke units op de locatie Oostelijke Industrieweg 2, 8801 JW in Franeker.</meta:user-defined>
    <dc:language>nl</dc:language>
    <meta:user-defined meta:name="OVERHEIDop.locatietype/OVERHEIDop.gebiedsmarkering">Punt</meta:user-defined>
    <meta:user-defined meta:name="DC.title">Kennisgeving besluit op aanvraag omgevingsvergunning Oostelijke Industrieweg 2, 8801 JW in Franeker</meta:user-defined>
    <meta:user-defined meta:name="DCTERMS.W3CDTF/DCTERMS.available">2026-08-21</meta:user-defined>
    <meta:user-defined meta:name="DCTERMS.W3CDTF/OVERHEIDop.jaargang">2026</meta:user-defined>
    <meta:user-defined meta:name="OVERHEIDop.publicationIssue">396916</meta:user-defined>
    <meta:user-defined meta:name="OVERHEIDop.GmbID/DC.identifier">gmb-2026-396916</meta:user-defined>
    <meta:user-defined meta:name="OVERHEIDop.versieInformatie"/>
  </office:meta>
</office:document-meta>
</file>