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zonneweide (56 panelen) aan achter Steekterweg 17-19 t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9-08-2026</text:span>  een omgevingsvergunning verleend. De gemeente geeft hiermee toestemming voor het plaatsen van een zonneweide (56 panelen) aan achter Steekterweg 17-19 te Alphen aan den Rijn, geregistreerd onder nr. 04843904765.</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69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9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04765</meta:user-defined>
    <meta:user-defined meta:name="DCTERMS.abstract">Verleende vergunning voor het plaatsen van een zonneweide (56 panelen) aan achter Steekterweg 17-19 te Alphen aan den Rijn</meta:user-defined>
    <dc:language>nl</dc:language>
    <meta:user-defined meta:name="DC.title">Verleende vergunning voor het plaatsen van een zonneweide (56 panelen) aan achter Steekterweg 17-19 te Alphen aan den Rijn</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66</meta:user-defined>
    <meta:user-defined meta:name="OVERHEIDop.publicationIssue">396915</meta:user-defined>
    <meta:user-defined meta:name="OVERHEIDop.GmbID/DC.identifier">gmb-2026-396915</meta:user-defined>
    <meta:user-defined meta:name="OVERHEIDop.versieInformatie"/>
  </office:meta>
</office:document-meta>
</file>