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brandcompartimenteringswand op het perceel Birkt 21A en B, 3812 RM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brandcompartimenteringswand op het perceel Birkt 21A en B, 3812 RM Amersfoort</text:span>
          </text:p>
            <text:p text:style-name="common-al">De Gemeente Amersfoort heeft op 19-08-2026  een omgevingsvergunning verleend voor het plaatsen van een brandcompartimenteringswand  op het perceel Birkt 21A en B, 3812 RM Amersfoort, met kenmerk CLZ-00039034.</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9-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691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9034</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plaatsen van een brandcompartimenteringswand op het perceel Birkt 21A en B, 3812 RM Amersfoort</meta:user-defined>
    <meta:user-defined meta:name="DCTERMS.W3CDTF/DCTERMS.available">2026-08-21</meta:user-defined>
    <meta:user-defined meta:name="DCTERMS.W3CDTF/OVERHEIDop.jaargang">2026</meta:user-defined>
    <meta:user-defined meta:name="OVERHEIDop.publicationIssue">396914</meta:user-defined>
    <meta:user-defined meta:name="OVERHEIDop.GmbID/DC.identifier">gmb-2026-396914</meta:user-defined>
    <meta:user-defined meta:name="OVERHEIDop.versieInformatie"/>
  </office:meta>
</office:document-meta>
</file>