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Huis Doorn, Langbroekerweg 10, 3941MT Doorn, Loterijvergunning 29 augustus  (RX2026-00002045, 18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trechtse Heuvelrug maken bekend dat zij de volgende aanvraag voor een vergunning op grond van de APV/Bijzondere wetten hebben ontvangen:</text:p>
            <text:p text:style-name="common-al">Huis Doorn, Langbroekerweg 10, 3941MT Doorn, Loterijvergunning 29 augustus  (RX2026-00002045, 18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9691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2045</meta:user-defined>
    <meta:user-defined meta:name="DCTERMS.abstract">Huis Doorn, Langbroekerweg 10, 3941MT Doorn, Loterijvergunning 29 augustus  (RX2026-00002045, 18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Huis Doorn, Langbroekerweg 10, 3941MT Doorn, Loterijvergunning 29 augustus  (RX2026-00002045, 18 augustus 2026)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910</meta:user-defined>
    <meta:user-defined meta:name="OVERHEIDop.GmbID/DC.identifier">gmb-2026-396910</meta:user-defined>
    <meta:user-defined meta:name="OVERHEIDop.versieInformatie"/>
  </office:meta>
</office:document-meta>
</file>