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Vogelweide (parkeerplaats tussen nr. 97 en 103), 3941NG Doorn, Melding kleinschalig evenement buurt barbecue op 13 september (RX2026-00002044, 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Vogelweide (parkeerplaats tussen nr. 97 en 103), 3941NG Doorn, Melding kleinschalig evenement buurt barbecue op 13 september (RX2026-00002044, 18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69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44</meta:user-defined>
    <meta:user-defined meta:name="DCTERMS.abstract">Vogelweide (parkeerplaats tussen nr. 97 en 103), 3941NG Doorn, Melding kleinschalig evenement buurt barbecue op 13 september (RX2026-00002044, 18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Vogelweide (parkeerplaats tussen nr. 97 en 103), 3941NG Doorn, Melding kleinschalig evenement buurt barbecue op 13 september (RX2026-00002044, 18 augustus 2026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09</meta:user-defined>
    <meta:user-defined meta:name="OVERHEIDop.GmbID/DC.identifier">gmb-2026-396909</meta:user-defined>
    <meta:user-defined meta:name="OVERHEIDop.versieInformatie"/>
  </office:meta>
</office:document-meta>
</file>