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legaliseren van bebouwing en beschoeiing, Noordplas 2O 32 Vinkeveen (F 1607)</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9 augustus 2026 een omgevingsvergunning met zaaknummer Z2026-001140 verleend. De gemeente geeft hiermee toestemming voor het legaliseren van bebouwing en beschoeiing op locatie Noordplas 2O 32 Vinkeveen (F 1607).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30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69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1140</meta:user-defined>
    <meta:user-defined meta:name="DCTERMS.abstract">Betreft:  Besluit op locatie Noordplas 2O 32 Vinkeveen (F 1607)</meta:user-defined>
    <dc:language>nl</dc:language>
    <meta:user-defined meta:name="OVERHEIDop.locatietype/OVERHEIDop.gebiedsmarkering">Vlak</meta:user-defined>
    <meta:user-defined meta:name="DC.title">Kennisgeving VERLEENDE omgevingsvergunning voor het legaliseren van bebouwing en beschoeiing, Noordplas 2O 32 Vinkeveen (F 1607)</meta:user-defined>
    <meta:user-defined meta:name="DCTERMS.W3CDTF/DCTERMS.available">2026-08-21</meta:user-defined>
    <meta:user-defined meta:name="DCTERMS.W3CDTF/OVERHEIDop.jaargang">2026</meta:user-defined>
    <meta:user-defined meta:name="OVERHEIDop.publicationIssue">396908</meta:user-defined>
    <meta:user-defined meta:name="OVERHEIDop.GmbID/DC.identifier">gmb-2026-396908</meta:user-defined>
    <meta:user-defined meta:name="OVERHEIDop.versieInformatie"/>
  </office:meta>
</office:document-meta>
</file>