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realiseren van een aanbouw met kelder, Brouwersdam 44 2134WZ Hoofddorp, DSO-nummer: 2026073101075, Zaaknummer: 0394136703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op 31-07-2026 de volgende aanvraag te hebben ontvangen voor een omgevingsvergunning:</text:p>
            <text:p text:style-name="common-al">het realiseren van een aanbouw met kelder, Brouwersdam 44 2134WZ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69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70377</meta:user-defined>
    <meta:user-defined meta:name="DCTERMS.abstract">het realiseren van een aanbouw met kelder</meta:user-defined>
    <dc:language>nl</dc:language>
    <meta:user-defined meta:name="OVERHEIDop.locatietype/OVERHEIDop.gebiedsmarkering">Vlak</meta:user-defined>
    <meta:user-defined meta:name="DC.title">Ingediende aanvraag omgevingsvergunning, het realiseren van een aanbouw met kelder, Brouwersdam 44 2134WZ Hoofddorp, DSO-nummer: 2026073101075, Zaaknummer: 03941367037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01</meta:user-defined>
    <meta:user-defined meta:name="OVERHEIDop.GmbID/DC.identifier">gmb-2026-396901</meta:user-defined>
    <meta:user-defined meta:name="OVERHEIDop.versieInformatie"/>
  </office:meta>
</office:document-meta>
</file>