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Blokseweg 2, 3256LB Ach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een besluit genomen op de aanvraag met zaaknummer Z2026-00314 voor een omgevingsvergunning betreffende het realiseren van een kweekloods op locatie Blokseweg 2, 3256LB Achthuizen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9690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0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0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6-00314</meta:user-defined>
    <dc:language>nl</dc:language>
    <meta:user-defined meta:name="OVERHEIDop.locatietype/OVERHEIDop.gebiedsmarkering">Vlak</meta:user-defined>
    <meta:user-defined meta:name="DC.title">Kennisgeving besluit op aanvraag omgevingsvergunning Blokseweg 2, 3256LB Achthuiz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900</meta:user-defined>
    <meta:user-defined meta:name="OVERHEIDop.GmbID/DC.identifier">gmb-2026-396900</meta:user-defined>
    <meta:user-defined meta:name="OVERHEIDop.versieInformatie"/>
  </office:meta>
</office:document-meta>
</file>